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27512734a52dbdb1c7210936c289173.png"/>
  <manifest:file-entry manifest:media-type="image/svg+xml" manifest:full-path="Pictures/1d157c9503ceadf619ea96f351601503.svg"/>
  <manifest:file-entry manifest:media-type="image/svg+xml" manifest:full-path="Pictures/86dd6bc52f548fde1d67977ffc29f638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227512734a52dbdb1c7210936c289173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ww.eps2017-wiki1.dee.isep.ipp.pt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ww.eps2017-wiki1.dee.isep.ipp.pt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1d157c9503ceadf619ea96f351601503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1d157c9503ceadf619ea96f351601503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1d157c9503ceadf619ea96f351601503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1d157c9503ceadf619ea96f351601503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1d157c9503ceadf619ea96f351601503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86dd6bc52f548fde1d67977ffc29f638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9::43:47</meta:creation-date>
    <dc:creator>Generated</dc:creator>
    <dc:date>2026-09-05T19::43:47</dc:date>
    <dc:language>en-US</dc:language>
    <meta:editing-cycles>1</meta:editing-cycles>
    <meta:editing-duration>PT0S</meta:editing-duration>
    <dc:title>wiki:dokuwiki</dc:title>
  </office:meta>
</office:document-meta>
</file>